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ьшая-академическая-вл.-5-оповещение-о-начале-общественных-обсуждений-по-проекту-внесения-изменений-в-пзз-города-москвы-в-отношении-территории-по-адресу-большая-академическая-вл.-5-кад-77090003018137"/>Большая Академическая, вл. 5: Оповещение о начале общественных обсуждений по проекту внесения изменений в ПЗЗ города Москвы в отношении территории по адресу: Большая Академическая, вл. 5 кад № 77:09:0003018:137<text:bookmark-end text:name="большая-академическая-вл.-5-оповещение-о-начале-общественных-обсуждений-по-проекту-внесения-изменений-в-пзз-города-москвы-в-отношении-территории-по-адресу-большая-академическая-вл.-5-кад-77090003018137"/></text:h>
      <text:p text:style-name="First_20_paragraph">22.05.2020</text:p>
      <text:p text:style-name="Text_20_body">Общественные обсуждения по проекту внесения изменений в правила землепользования и застройки города Москвы в отношении территории по адресу: Большая Академическая, вл. 5 (77:09:0003018:137) (далее - проект) проводятся в порядке, определенном Градостроительным кодексом Российской Федерации, Законом города Москвы от 25 июня 2008 г. № 28 «Градостроительный кодекс города Москвы»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ода № 448-ПП.</text:p>
      <text:p text:style-name="Text_20_body">Организатором общественных обсуждений является Городская комиссия по вопросам градостроительства, землепользования и застройки при Правительстве Москвы.</text:p>
      <text:p text:style-name="Text_20_body">Общественные обсуждения по проекту проводятся в границах территории района Коптево города Москвы.</text:p>
      <text:p text:style-name="Text_20_body">Участниками общественных обсуждений по проекту являются:</text:p>
      <text:p text:style-name="Text_20_body">1)Граждане, имеющие место жительства на территории, в границах которой проводятся общественные обсуждения;</text:p>
      <text:p text:style-name="Text_20_body">2)Граждане, имеющие место работы на территории, в границах которой проводятся общественные обсуждения;</text:p>
      <text:p text:style-name="Text_20_body">3)Правообладатели земельных участков, объектов капитального строительства, жилых и нежилых помещений на территории, в границах которой проводятся общественные обсуждения;</text:p>
      <text:p text:style-name="Text_20_body">4)Депутаты представительных органов муниципальных образований на территории, которых проводятся общественные обсуждения;</text:p>
      <text:p text:style-name="Text_20_body">5) Депутаты Московской городской Думы.</text:p>
      <text:p text:style-name="Text_20_body">К проекту подготовлены следующие информационные материалы: 3D визуализации.</text:p>
      <text:p text:style-name="Text_20_body">Проект и информационные материалы к нему размещены на сайте проекта «Активный гражданин» в информационно-телекоммуникационной сети Интернет http://ag.mos.ru (далее – официальный сайт), в разделе «Общественные обсуждения».</text:p>
      <text:p text:style-name="Text_20_body">Общий срок проведения общественных обсуждений по проекту составляет не менее одного и не более трех месяцев.</text:p>
      <text:p text:style-name="Text_20_body"><text:bookmark-start text:name="id__Hlk38959239"/>Экспозиция проекта открыта 01.06.2020 на официальном сайте и проводится с 8:00 01.06.2020 по 23:59 14.06.2020.<text:bookmark-end text:name="id__Hlk38959239"/></text:p>
      <text:p text:style-name="Text_20_body">В течение всего периода проведения экспозиции проекта участники общественных обсуждений, прошедшие идентификацию в соответствии с частью 12 статьи 5.1 Градостроительного кодекса Российской Федерации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. № 448-ПП, имеют право внести предложения и замечания, касающиеся данного проекта путем заполнения формы на официальном сайте.</text:p>
      <text:p text:style-name="Text_20_body"><text:line-break/></text:p>
      <text:p text:style-name="Text_20_body">Адрес страницы: <text:a xlink:type="simple" xlink:href="http://sao.mos.ru/public-slushaniya1/detail/8994423.html" office:name=""><text:span text:style-name="Definition">http://sao.mos.ru/public-slushaniya1/detail/8994423.html</text:span></text:a></text:p>
      <text:p text:style-name="Text_20_body"><text:a xlink:type="simple" xlink:href="http://sao.mos.ru" office:name=""><text:span text:style-name="Definition">Префектура Север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1T17:48:52Z</meta:creation-date>
    <dc:date>2023-06-01T17:48:52Z</dc:date>
  </office:meta>
</office:document-meta>
</file>