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зз-города-москвы-в-отношении-территории-по-адресу-бусиновская-горка-кад-770900020142321-770900020142417"/>Оповещение о начале общественных обсуждений по проекту внесения изменений в ПЗЗ города Москвы в отношении территории по адресу: Бусиновская Горка кад № 77:09:0002014:2321, 77:09:0002014:2417<text:bookmark-end text:name="оповещение-о-начале-общественных-обсуждений-по-проекту-внесения-изменений-в-пзз-города-москвы-в-отношении-территории-по-адресу-бусиновская-горка-кад-770900020142321-770900020142417"/></text:h>
      <text:p text:style-name="First_20_paragraph">22.05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Бусиновская Горка (77:09:0002014:2321, 77:09:0002014:2417) (далее -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роводятся в границах территории района Западное Дегунино города Москвы.</text:p>
      <text:p text:style-name="Text_20_body">Участниками общественных обсуждений по проекту являются:</text:p>
      <text:p text:style-name="Text_20_body">1)Граждане, имеющие место жительства на территории, в границах которой проводятся общественные обсуждения;</text:p>
      <text:p text:style-name="Text_20_body">2)Граждане, имеющие место работы на территории, в границах которой проводятся общественные обсуждения;</text:p>
      <text:p text:style-name="Text_20_body">3)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К проекту подготовлены следующие информационные материалы: 3D визуализации.</text:p>
      <text:p text:style-name="Text_20_body">Проект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составляет не менее одного и не более трех месяцев.</text:p>
      <text:p text:style-name="Text_20_body"><text:bookmark-start text:name="id__Hlk38959239"/>Экспозиция проекта открыта 01.06.2020 на официальном сайте и проводится с 8:00 01.06.2020 по 23:59 14.06.2020.<text:bookmark-end text:name="id__Hlk38959239"/>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sao.mos.ru/public-slushaniya1/detail/8994419.html" office:name=""><text:span text:style-name="Definition">http://sao.mos.ru/public-slushaniya1/detail/8994419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0:47Z</meta:creation-date>
    <dc:date>2023-07-19T21:40:47Z</dc:date>
  </office:meta>
</office:document-meta>
</file>