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отмена-очных-экспозиций-запланировнных-в-рамках-электронных-общественных-обсуждений-тимирязевский-район-сао"/>Внимание: Отмена очных экспозиций, запланировнных в рамках электронных общественных обсуждений (Тимирязевский район) САО<text:bookmark-end text:name="внимание-отмена-очных-экспозиций-запланировнных-в-рамках-электронных-общественных-обсуждений-тимирязевский-район-сао"/></text:h>
      <text:p text:style-name="First_20_paragraph">25.03.2020</text:p>
      <text:p text:style-name="Text_20_body"><text:span text:style-name="T1">ВНИМАНИЕ!!! ОТМЕНА ОЧНЫХ ЭКСПОЗИЦИЙ, ЗАПЛАНИРОВАННЫХ В РАМКАХ ЭЛЕКТРОННЫХ ОБЩЕСТВЕННЫХ ОБСУЖДЕНИЙ ПО ПРОЕКТУ ПЛАНИРОВКИ ТЕРРИТОРИИ, ПРЕДУСМАТРИВАЮЩЕМУ РАЗМЕЩЕНИЕ ВНЕУЛИЧНОГО ПЕШЕХОДНОГО ПЕРЕХОДА ЧЕРЕЗ ЖЕЛЕЗНОДОРОЖНЫЕ ПУТИ САВЕЛОВСКОГО НАПРАВЛЕНИЯ МОСКОВСКОЙ ЖЕЛЕЗНОЙ ДОРОГИ ВБЛИЗИ ДОМА 7 ПО ДМИТРОВСКОМУ ШОССЕ!!!</text:span></text:p>
      <text:p text:style-name="Text_20_body"><text:span text:style-name="T1">В связи с особой эпидемиологической обстановкой, а также во исполнение</text:span> Указа Мэра Москвы Сергея Собянина от 16 марта 2020 года № 21-УМ <text:span text:style-name="T1">очные экспозиции по адресу: </text:span><text:span text:style-name="T2">Астрадамский пр., д. 4 (управа Тимирязевского района)</text:span><text:span text:style-name="T1"> отменяются!</text:span></text:p>
      <text:p text:style-name="Text_20_body">Проект планировки территории, предусматривающему размещение внеуличного пешеходного перехода через железнодорожные пути Савеловского направления Московской железной дороги вблизи дома 7 по Дмитровскому шоссе и информационные материалы к нему размещены на сайте проекта «Активный гражданин» в информационно-телекоммуникационной сети Интернет <text:a xlink:type="simple" xlink:href="http://ag.mos.ru/" office:name=""><text:span text:style-name="Definition">http://ag.mos.ru</text:span></text:a> (далее – официальный сайт), в разделе «Общественные обсуждения».</text:p>
      <text:p text:style-name="Text_20_body">Экспозиция проекта открыта 30.03.2020 на официальном сайте <text:a xlink:type="simple" xlink:href="https://ag.mos.ru/debate/14" office:name=""><text:span text:style-name="Definition">https://ag.mos.ru/debate/14</text:span></text:a> и проводится с 30.03.2020 по 12.04.2020.</text:p>
      <text:p text:style-name="Text_20_body">В течение всего периода проведения экспозиции проекта участники общественных обсуждений, имеют право внести предложения и замечания, касающиеся данного проекта путем заполнения формы на официальном сайте <text:a xlink:type="simple" xlink:href="https://ag.mos.ru/debate/14" office:name=""><text:span text:style-name="Definition">https://ag.mos.ru/debate/14</text:span></text:a></text:p>
      <text:p text:style-name="Text_20_body"><text:line-break/></text:p>
      <text:p text:style-name="Text_20_body">Адрес страницы: <text:a xlink:type="simple" xlink:href="http://sao.mos.ru/public-slushaniya1/detail/8994406.html" office:name=""><text:span text:style-name="Definition">http://sao.mos.ru/public-slushaniya1/detail/8994406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0:02:56Z</meta:creation-date>
    <dc:date>2023-07-20T00:02:56Z</dc:date>
  </office:meta>
</office:document-meta>
</file>