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партаменте-гочсипб-поздравили-сотрудниц-с-международным-женским-днем"/>В Департаменте ГОЧСиПБ поздравили сотрудниц с Международным женским днем<text:bookmark-end text:name="в-департаменте-гочсипб-поздравили-сотрудниц-с-международным-женским-днем"/></text:h>
      <text:p text:style-name="First_20_paragraph">09.03.2021</text:p>
      <text:p text:style-name="Text_20_body">В Департаменте по делам гражданской обороны, чрезвычайным ситуациям и пожарной безопасности города Москвы поздравили с Международным женским днем 8 марта более 1200 женщин, которые ежедневно участвуют в обеспечении безопасности столицы.</text:p>
      <text:p text:style-name="Text_20_body"><text:line-break/></text:p>
      <text:p text:style-name="Text_20_body"><text:line-break/></text:p>
      <text:p text:style-name="Text_20_body">Женщины работают практически во всех подразделениях Департамента – в Пожарно-спасательном центре Москвы, Системе 112, Московской городской поисково-спасательной службе на водных объектах, Московском авиацентре, Учебно-методическом центре ГО и ЧС, Спецпредприятии Правительства Москвы и Производственно-техническом центре столицы. Женщины круглосуточно принимают и обрабатывают звонки от жителей и гостей столицы, помогают огнеборцам и спасателям восстанавливать здоровье, участвуют в поисково-спасательных операциях и даже летают на санитарном вертолете для эвакуации пострадавших с места происшествия, участвуя в обеспечении безопасности столицы.</text:p>
      <text:p text:style-name="Text_20_body"><text:line-break/></text:p>
      <text:p text:style-name="Text_20_body"><text:line-break/></text:p>
      <text:p text:style-name="Text_20_body">«Сердечно поздравляю вас с весенним праздником — Международным женским днем! Мужской коллектив Департамента по делам гражданской обороны, чрезвычайным ситуациям и пожарной безопасности города Москвы и подведомственных организаций искренне ценит вас за сочетание душевного тепла и высокого профессионализма. Вы — замечательные руководители и сотрудники, участвующие в обеспечении безопасности столицы, несете в себе созидательную энергию, дарите жизнь, воспитываете детей и делаете мир прекраснее. Желаю вам, дорогие женщины, крепкого здоровья, счастья, любви, благополучия и весеннего настроения», - сказал в поздравлении руководитель Департамента ГОЧСиПБ Юрий Аким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sao.mos.ru/news/news/detail/9767705.html" office:name=""><text:span text:style-name="Definition">http://sao.mos.ru/news/news/detail/9767705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1:46:17Z</meta:creation-date>
    <dc:date>2023-07-20T01:46:17Z</dc:date>
  </office:meta>
</office:document-meta>
</file>