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лжаниновском-районе-сао-введен-в-эксплуатацию-второй-корпус-в-составе-жилого-комплекса"/>В Молжаниновском районе САО введен в эксплуатацию второй корпус в составе жилого комплекса<text:bookmark-end text:name="в-молжаниновском-районе-сао-введен-в-эксплуатацию-второй-корпус-в-составе-жилого-комплекса"/></text:h>
      <text:p text:style-name="First_20_paragraph">28.12.2024</text:p>
      <text:p text:style-name="Text_20_body"><text:span text:style-name="T1">28.12.2024.</text:span></text:p>
      <text:p text:style-name="Text_20_body">Глава Мосгосстройнадзора Антон Слободчиков сообщил, что выдано разрешение на ввод в эксплуатацию 18-этажного дома в составе жилого комплекса в САО. Новый дом расположен в Молжаниновском районе по адресу: Ленинградское шоссе, дом 229А, корпус 1.</text:p>
      <text:p text:style-name="Text_20_body"><text:line-break/></text:p>
      <text:p text:style-name="Text_20_body">«13-секционный корпус общей площадью почти 84,7 тысячи квадратных метров рассчитан на 1289 квартир. На первом этаже расположено 11 коммерческих помещений для магазинов и различных сервисов, в том числе фитнес-студии. На подземной уровне здания обустроена 521 кладовая для сезонного хранения вещей. В настоящее время Комитет выдал застройщику всю необходимую разрешительную документацию, теперь он может начать процедуру выдачи ключей дольщикам», – отметил Антон Слободчиков.</text:p>
      <text:p text:style-name="Text_20_body">По словам председателя Мосгосстройнадзора, жилые помещения представлены в различных планировках. Их площадь – почти 55,2 тысячи квадратных метров. Во внутреннем дворе, свободном от автомобилей, обустроены спортивные площадки с современным уличным оборудованием, игровые площадки для детей всех возрастов, места для тихого отдыха и прогулочные зоны. Также проектом предусмотрена зона отдыха для медитаций с лужайкой.</text:p>
      <text:p text:style-name="Text_20_body"><text:line-break/></text:p>
      <text:p text:style-name="Text_20_body">Сквозные входные группы спроектированы так, чтобы жители могли без затруднений пройти в здание с велосипедами и колясками – каждый подъезд располагается на уровне земли.</text:p>
      <text:p text:style-name="Text_20_body"><text:line-break/></text:p>
      <text:p text:style-name="Text_20_body">«Корпус на Ленинградском шоссе построен за два года и 10 месяцев. Это уже второй введенный объект в составе жилого комплекса. Инспекторы Комитета провели 13 выездных проверок, а специалисты подведомственного Центра экспертиз выполнили комплекс лабораторно-инструментальных исследований качества работ и примененных материалов», – добавил Антон Слободчиков.</text:p>
      <text:p text:style-name="Text_20_body">Руководитель Мосгосстройнадзора, уточнил, что по поручению Сергея Собянина в городе особое внимание уделяется качеству жилых объектов на всех этапах их возведения.</text:p>
      <text:p text:style-name="Text_20_body"><text:line-break/></text:p>
      <text:p text:style-name="Text_20_body">Жилой комплекс «Молжаниново» располагается на участке площадью 141 гектар на севере Москвы. Девелопером выступает группа «Самолет». Первый корпус был сдан в конце октября текущего года. Всего в рамках проекта планируется реализовать около 1 млн кв. метров жилья, построить восемь детских садов и четыре школы, объекты коммерческой инфраструктуры, а также создать общественные пространства и благоустроенные рекреационные зоны.</text:p>
      <text:p text:style-name="Text_20_body"><text:line-break/></text:p>
      <text:p text:style-name="Text_20_body">«Проектом «Молжаниново» предусмотрено гибкое формирование квартала из комбинации разновысотных секций и объединяющих одноэтажных объемов. Для отделки фасадов используют контрастные цвета – от белого до графитового. Выбранная гамма придает комплексу глубину, объем, строгий и эстетичный вид. Для размещения наружных блоков кондиционеров предусмотрены наружные металлические корзины», – пояснил главный архитектор столицы, первый заместитель председателя Комитета по архитектуре и градостроительству (Москомархитектура), входящего в Комплекс градостроительной политики и строительства города Москвы, Сергей Кузнецов.</text:p>
      <text:p text:style-name="Text_20_body"><text:line-break/></text:p>
      <text:p text:style-name="Text_20_body">Адрес страницы: <text:a xlink:type="simple" xlink:href="http://sao.mos.ru/news/news/detail/12748000.html" office:name=""><text:span text:style-name="Definition">http://sao.mos.ru/news/news/detail/12748000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8T13:27:10Z</meta:creation-date>
    <dc:date>2024-12-28T13:27:10Z</dc:date>
  </office:meta>
</office:document-meta>
</file>