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газ-в-столице-отремонтировали-фасадные-газопроводы-по-117-адресам"/>Мосгаз: В столице отремонтировали фасадные газопроводы по 117 адресам<text:bookmark-end text:name="мосгаз-в-столице-отремонтировали-фасадные-газопроводы-по-117-адресам"/></text:h>
      <text:p text:style-name="First_20_paragraph">10.10.2024</text:p>
      <text:p text:style-name="Text_20_body"><text:span text:style-name="T1">10.10.2024.</text:span></text:p>
      <text:p text:style-name="Text_20_body">С начала года специалисты АО «Мосгаз» реконструировали фасадные газопроводы по 117 адресам во всей столице. Общая протяженность отремонтированных сетей составила более 11,8 километра, что сопоставимо с длиной нескольких улиц.</text:p>
      <text:p text:style-name="Text_20_body">Московские фасады служат не только архитектурным украшением города. На фасадах и за ними скрываются важные инженерные сети, в том числе газопроводы, отвечающие за бесперебойное снабжение домов газом.</text:p>
      <text:p text:style-name="Text_20_body">Ремонт фасадных газопроводов — это не просто замена старых труб на новые. Это многоступенчатый процесс, включающий в себя тщательную диагностику, планирование и использование современных технологий. В работе применяется четырехуровневая система диагностики фасадных газопроводов. Она позволяет точно определить степень износа и необходимость ремонта.</text:p>
      <text:p text:style-name="Text_20_body">Первый этап — изучение документации. Специалисты анализируют все имеющиеся сведения о газопроводе, чтобы построить четкий план работы и подобрать необходимое оборудование. На втором этапе сотрудники Мосгаза фиксируют дефекты и повреждения и определяют необходимость инструментального обследования, которое является третьим этапом. С помощью современного оборудования специалисты проводят детальный анализ газопровода, чтобы выявить скрытые дефекты. Далее оценивается степень износа газопровода, планируются необходимые ремонтные работы и выбирается оптимальный вариант — устранение дефектов или замена участка.</text:p>
      <text:p text:style-name="Text_20_body">Такая детальная диагностика фасадных газопроводов позволяет определить категорию их технического состояния и физический износ объективно и точно, а также дать рекомендации для проектирования новой газовой трубы или ремонта существующей. Во время ремонта специалисты устанавливают байпас — запасной маршрут для газа, что позволяет избежать отключения потребителей от услуги.</text:p>
      <text:p text:style-name="Text_20_body"><text:line-break/></text:p>
      <text:p text:style-name="Text_20_body">Адрес страницы: <text:a xlink:type="simple" xlink:href="http://sao.mos.ru/news/news/detail/12606668.html" office:name=""><text:span text:style-name="Definition">http://sao.mos.ru/news/news/detail/12606668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0T11:07:33Z</meta:creation-date>
    <dc:date>2024-10-10T11:07:33Z</dc:date>
  </office:meta>
</office:document-meta>
</file>