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рассказал-о-масштабном-обновлении-подвижного-состава-столичной-подземки"/>Сергей Собянин рассказал о масштабном обновлении подвижного состава столичной подземки<text:bookmark-end text:name="сергей-собянин-рассказал-о-масштабном-обновлении-подвижного-состава-столичной-подземки"/></text:h>
      <text:p text:style-name="First_20_paragraph">24.09.2024</text:p>
      <text:p text:style-name="Text_20_body"><text:span text:style-name="T1">24.09.2024.</text:span></text:p>
      <text:p text:style-name="Text_20_body">Столичный градоначальник в своем официальном телеграм-канале рассказал, что на сегодняшний день в московском метро курсирует 6,6 тысячи вагонов, более пяти тысяч из них — в составе поездов нового поколения.</text:p>
      <text:p text:style-name="Text_20_body"><text:line-break/></text:p>
      <text:p text:style-name="Text_20_body">По словам главы города к 2030 году в московском метро появится еще около двух тысяч новых вагонов.</text:p>
      <text:p text:style-name="Text_20_body"><text:line-break/></text:p>
      <text:p text:style-name="Text_20_body">«В московском метро сегодня 6,6 тыс. вагонов, больше 5 тыс. из них – составы нового поколения. К 2030 году мы планируем получить еще порядка 2 тыс. вагонов, и доля новых поездов увеличится до 95%», – отметил Сергей Собянин.</text:p>
      <text:p text:style-name="Text_20_body"><text:line-break/></text:p>
      <text:p text:style-name="Text_20_body">Мэр отметил, что помимо этого, опираясь на пожелания пассажиров и машинистов, улучшаются технические характеристики вагонов метро.</text:p>
      <text:p text:style-name="Text_20_body"><text:line-break/></text:p>
      <text:p text:style-name="Text_20_body">«В 2012 году на маршрутах впервые появился поезд «Ока», в 2017 году мы запустили состав «Москва», в 2020-м – «Москву-2020». В марте этого года на Замоскворецкую линию вышли самые инновационные поезда серии «Москва-2024». Сейчас они курсируют и на новой Троицкой ветке», – рассказал Собянин.</text:p>
      <text:p text:style-name="Text_20_body"><text:line-break/></text:p>
      <text:p text:style-name="Text_20_body">Адрес страницы: <text:a xlink:type="simple" xlink:href="http://sao.mos.ru/presscenter/news/detail/12580885.html" office:name=""><text:span text:style-name="Definition">http://sao.mos.ru/presscenter/news/detail/12580885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13:39:44Z</meta:creation-date>
    <dc:date>2024-09-25T13:39:44Z</dc:date>
  </office:meta>
</office:document-meta>
</file>