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ей-столицы-приглашают-присоединиться-к-выездам-в-приюты-для-животных-в-мае"/>Жителей столицы приглашают присоединиться к выездам в приюты для животных в мае<text:bookmark-end text:name="жителей-столицы-приглашают-присоединиться-к-выездам-в-приюты-для-животных-в-мае"/></text:h>
      <text:p text:style-name="First_20_paragraph">16.05.2024</text:p>
      <text:p text:style-name="Text_20_body"><text:span text:style-name="T1">16.05.2024.</text:span></text:p>
      <text:p text:style-name="Text_20_body">До конца мая москвичей приглашают присоединиться к еженедельным выездам в центры помощи и приюты для бездомных животных, регистрация на них открыта <text:a xlink:type="simple" xlink:href="https://mosvolonter.ru/events#line" office:name=""><text:span text:style-name="Definition"><text:span text:style-name="T2">на сайте ресурсного центра «Мосволонтер»</text:span></text:span></text:a>. Об этом сообщается на официальном сайте мэра столицы.</text:p>
      <text:p text:style-name="Text_20_body">«В городских приютах всегда нужна помощь волонтеров, готовых приезжать и общаться с животными. Такое взаимодействие важно, чтобы четвероногие перестали бояться людей и шума города, знали, как реагировать на других животных во время прогулки. Волонтеры могут помочь, даже если расскажут о животных или сделают их фотографии: ведь чем больше людей узнают о том, какие подопечные приютов красивые, добрые и преданные, тем больше шансов у них обрести новый дом», – приводятся в сообщении слова директора ресурсного центра «Мосволонтер» Александра Левит.</text:p>
      <text:p text:style-name="Text_20_body">В мае пройдет 15 выездов в гости к четвероногим в приюты Москвы и Московской области. Курируют встречи координаторы движения <text:a xlink:type="simple" xlink:href="https://t.me/walkthedog" office:name=""><text:span text:style-name="Definition"><text:span text:style-name="T2">«Погуляй собаку»</text:span></text:span></text:a>. С начала 2023-го для москвичей прошло свыше 100 таких поездок, в том числе более 40 из них — в этом году.</text:p>
      <text:p text:style-name="Text_20_body">18 мая горожане могут посетить приюты <text:a xlink:type="simple" xlink:href="https://mosvolonter.ru/event/view/vyezd-v-priyut-biozona-18-maya-2024-goda" office:name=""><text:span text:style-name="Definition"><text:span text:style-name="T2">«Биозона»</text:span></text:span></text:a> или <text:a xlink:type="simple" xlink:href="https://mosvolonter.ru/event/view/vyezd-v-priyut-domashniy-balashiha-18-maya-2024-goda" office:name=""><text:span text:style-name="Definition"><text:span text:style-name="T2">«Домашний, Балашиха»</text:span></text:span></text:a>, 19 мая — приют <text:a xlink:type="simple" xlink:href="https://mosvolonter.ru/event/view/vyezd-v-priyut-nika-19-maya-2024-goda" office:name=""><text:span text:style-name="Definition"><text:span text:style-name="T2">«Ника»</text:span></text:span></text:a>. 25 мая гостей будут ждать хвостатые в приюте <text:a xlink:type="simple" xlink:href="https://mosvolonter.ru/event/view/vyezd-v-priyut-domashniy-annino-25-maya-2024-goda" office:name=""><text:span text:style-name="Definition"><text:span text:style-name="T2">«Домашний, Анино»</text:span></text:span></text:a>, 26 мая — в <text:a xlink:type="simple" xlink:href="https://mosvolonter.ru/event/view/vyezd-v-priyut-veles-26-maya-2024-goda" office:name=""><text:span text:style-name="Definition"><text:span text:style-name="T2">«Велесе»</text:span></text:span></text:a>. Присоединиться к поездкам приглашают всех желающих. Волонтеров младше 18 лет должен сопровождать один из родителей.</text:p>
      <text:p text:style-name="Text_20_body">С собой можно привезти корм, медикаменты или необходимый инвентарь. Встречи с хвостатыми длятся обычно около двух с половиной часов — с 11:00 до 13:30. Во время выездов можно погулять с животными или помочь в выполнении хозяйственных работ. За труд будут проставлены часы в электронной книжке волонтера. Они появятся в личном кабинете участника в течение двух недель.</text:p>
      <text:p text:style-name="Text_20_body">После регистрации на выезд добровольцев добавят в чат, где организаторы расскажут о потребностях приюта, а также о том, что лучше взять с собой, как одеться, добраться до места и спланировать маршрут. Можно будет объединиться с другими волонтерами, чтобы доехать до места назначения вместе.</text:p>
      <text:p text:style-name="Text_20_body">Москвичам рекомендуют брать сменную одежду — штаны, кофту, куртку или футболку, перчатки и обувь. Собаки очень рады вниманию людей, могут выражать свои эмоции бурно и испачкать гостя во время игр или прогулки.</text:p>
      <text:p text:style-name="Text_20_body">Если есть желание и возможность принести с собой лакомства для животных, об этом обязательно нужно сказать администратору приюта. В приюте всегда нужны любые сухие корма и консервы для собак и стерилизованных кошек. Старые чистые полотенца и постельное белье тоже не будут лишними. Без ведома сотрудников кормить собак нельзя: некоторые животные соблюдать особую диету и питаются только специальными кормами.</text:p>
      <text:p text:style-name="Text_20_body">Для прогулок и ухода за животными можно передать шлейки, поводки и ошейники, пуходерки и фурминаторы. Пригодятся и медикаменты, список которых опубликован на сайте приюта <text:a xlink:type="simple" xlink:href="https://takedog.ru/help_dog/#tab980032" office:name=""><text:span text:style-name="Definition"><text:span text:style-name="T2">«Домашний»</text:span></text:span></text:a>. В весенне-летний сезон очень актуальны препараты от клещей для животных весом 20–60 килограммов.</text:p>
      <text:p text:style-name="Text_20_body">Волонтер, который выгуливает собаку, должен крепко держать поводок и не подходить близко к другим четвероногим. Кроме того, нельзя, чтобы во время прогулки на специально отведенной территории встречались щенки и взрослые животные.</text:p>
      <text:p text:style-name="Text_20_body">Часто на вольерах написаны забавные клички подопечных. Например, в приюте «Ника» живут Вишня, Боцман, Терминатор, Джеймс Бонд и Сметан Сметаныч. Как правило, их придумывают волонтеры, которые доставляют четвероногих, или сотрудники. Такие клички привлекают внимание: услышав или увидев необычное имя животного, человек может его запомнить или захочет узнать его историю. Иногда это заканчивается тем, что подопечные обретают дом и уезжают к любящим хозяевам. Новые владельцы могут поменять имя, когда заберут питомца.</text:p>
      <text:p text:style-name="Text_20_body">Для столичных добровольцев, готовых помогать животным, ресурсный центр «Мосволонтер» подготовил <text:a xlink:type="simple" xlink:href="https://skills.mosvolonter.ru/course" office:name=""><text:span text:style-name="Definition"><text:span text:style-name="T2">бесплатный онлайн-курс</text:span></text:span></text:a> по направлению зооволонтерства. Каждый желающий может повысить компетенции в сфере защиты бездомных четвероногих.</text:p>
      <text:p text:style-name="Text_20_body">Летом выезды в городские приюты также будут проходить еженедельно. <text:a xlink:type="simple" xlink:href="https://mosvolonter.ru/events#line" office:name=""><text:span text:style-name="Definition"><text:span text:style-name="T2">Регистрация</text:span></text:span></text:a> на них откроется в конце мая на сайте.</text:p>
      <text:p text:style-name="Text_20_body">Узнать больше о волонтерстве в столице можно на портале ресурсного центра <text:a xlink:type="simple" xlink:href="https://mosvolonter.ru/" office:name=""><text:span text:style-name="Definition"><text:span text:style-name="T2">«Мосволонтер»</text:span></text:span></text:a>, а также на странице организации в социальной сети <text:a xlink:type="simple" xlink:href="https://vk.com/mosvolonter" office:name=""><text:span text:style-name="Definition"><text:span text:style-name="T2">«ВКонтакте»</text:span></text:span></text:a> и в <text:a xlink:type="simple" xlink:href="https://t.me/mosvol" office:name=""><text:span text:style-name="Definition"><text:span text:style-name="T2">телеграм-канале</text:span></text:span></text:a>.</text:p>
      <text:p text:style-name="Text_20_body"><text:line-break/></text:p>
      <text:p text:style-name="Text_20_body">Адрес страницы: <text:a xlink:type="simple" xlink:href="http://sao.mos.ru/news/news/detail/12372463.html" office:name=""><text:span text:style-name="Definition">http://sao.mos.ru/news/news/detail/12372463.html</text:span></text:a></text:p>
      <text:p text:style-name="Text_20_body"><text:a xlink:type="simple" xlink:href="http://sao.mos.ru" office:name=""><text:span text:style-name="Definition">Префектура Север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30T05:53:06Z</meta:creation-date>
    <dc:date>2024-09-30T05:53:06Z</dc:date>
  </office:meta>
</office:document-meta>
</file>