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5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6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7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8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9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0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3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5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 style:text-underline-color="font-color" style:text-underline-style="solid" style:text-underline-width="auto"/>
    </style:style>
    <style:style style:name="T3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Quotations">
      <style:paragraph-properties fo:margin-left="0.5in" fo:margin-right="0in" fo:text-indent="0in" style:auto-text-indent="false"/>
    </style:style>
    <style:style style:name="P2" style:family="paragraph" style:parent-style-name="Quotations">
      <style:paragraph-properties fo:margin-left="0.5in" fo:margin-right="0in" fo:text-indent="0in" style:auto-text-indent="false"/>
    </style:style>
    <style:style style:name="P3" style:family="paragraph" style:parent-style-name="Text_20_body" style:list-style-name="L1">
    </style:style>
    <style:style style:name="P4" style:family="paragraph" style:parent-style-name="Text_20_body" style:list-style-name="L2">
      <style:paragraph-properties fo:margin-top="0in" fo:margin-bottom="0in"/>
    </style:style>
    <style:style style:name="P5" style:family="paragraph" style:parent-style-name="Text_20_body" style:list-style-name="L3">
    </style:style>
    <style:style style:name="P6" style:family="paragraph" style:parent-style-name="Text_20_body" style:list-style-name="L4">
      <style:paragraph-properties fo:margin-top="0in" fo:margin-bottom="0in"/>
    </style:style>
    <style:style style:name="P7" style:family="paragraph" style:parent-style-name="Text_20_body" style:list-style-name="L5">
    </style:style>
    <style:style style:name="P8" style:family="paragraph" style:parent-style-name="Text_20_body" style:list-style-name="L6">
      <style:paragraph-properties fo:margin-top="0in" fo:margin-bottom="0in"/>
    </style:style>
    <style:style style:name="P9" style:family="paragraph" style:parent-style-name="Text_20_body" style:list-style-name="L7">
    </style:style>
    <style:style style:name="P10" style:family="paragraph" style:parent-style-name="Text_20_body" style:list-style-name="L8">
      <style:paragraph-properties fo:margin-top="0in" fo:margin-bottom="0in"/>
    </style:style>
    <style:style style:name="P11" style:family="paragraph" style:parent-style-name="Text_20_body" style:list-style-name="L9">
    </style:style>
    <style:style style:name="P12" style:family="paragraph" style:parent-style-name="Text_20_body" style:list-style-name="L10">
      <style:paragraph-properties fo:margin-top="0in" fo:margin-bottom="0in"/>
    </style:style>
    <style:style style:name="P13" style:family="paragraph" style:parent-style-name="Text_20_body" style:list-style-name="L11">
    </style:style>
    <style:style style:name="P14" style:family="paragraph" style:parent-style-name="Text_20_body" style:list-style-name="L12">
      <style:paragraph-properties fo:margin-top="0in" fo:margin-bottom="0in"/>
    </style:style>
    <style:style style:name="P15" style:family="paragraph" style:parent-style-name="Text_20_body" style:list-style-name="L13">
      <style:paragraph-properties fo:margin-top="0in" fo:margin-bottom="0in"/>
    </style:style>
    <style:style style:name="P16" style:family="paragraph" style:parent-style-name="Text_20_body" style:list-style-name="L14">
      <style:paragraph-properties fo:margin-top="0in" fo:margin-bottom="0in"/>
    </style:style>
    <style:style style:name="P17" style:family="paragraph" style:parent-style-name="Text_20_body" style:list-style-name="L15">
      <style:paragraph-properties fo:margin-top="0in" fo:margin-bottom="0in"/>
    </style:style>
  </office:automatic-styles>
  <office:body>
    <office:text>
      <text:h text:style-name="Heading_20_3" text:outline-level="3"><text:bookmark-start text:name="национальный-проект-производительность-труда-и-поддержка-занятости"/>Национальный проект "Производительность труда и поддержка занятости"<text:bookmark-end text:name="национальный-проект-производительность-труда-и-поддержка-занятости"/></text:h>
      <text:p text:style-name="First_20_paragraph">15.01.2020</text:p>
      <text:h text:style-name="Heading_20_1" text:outline-level="1"><text:bookmark-start text:name="section"/><text:bookmark-end text:name="section"/></text:h>
      <text:h text:style-name="Heading_20_1" text:outline-level="1"><text:bookmark-start text:name="национальный-проект-производительность-труда-и-поддержка-занятости-1"/>Национальный проект "Производительность труда и поддержка занятости"<text:bookmark-end text:name="национальный-проект-производительность-труда-и-поддержка-занятости-1"/></text:h>
      <text:p text:style-name="First_20_paragraph">Для реализации нацпроекта «Производительность труда» создано Агентство стратегического развития Москвы.</text:p>
      <text:p text:style-name="Text_20_body">Оно будет заниматься реализацией направлений «Адресная поддержка повышения производительности труда на предприятиях» и «Системные меры по повышению производительности труда».</text:p>
      <text:p text:style-name="Text_20_body">В столице открылось Агентство стратегического развития Москвы (АНО «Мосстратегия»). Ключевым направлением его деятельности станет реализация национального проекта «Производительность труда».</text:p>
      <text:p text:style-name="P1">«<text:span text:style-name="T1">Задачами новой структуры Правительства Москвы станет реализация двух направлений национального проекта “Производительность труда”: “Адресная поддержка повышения производительности труда на предприятиях” и “Системные меры по повышению производительности труда”. По результатам первых недель работы агентства участниками направления по системным мерам стали пять предприятий столицы. Теперь в Москве их семь. Компании смогут получить широкий набор поддержки — от обучения до льготного финансирования</text:span>», — сообщил заместитель Мэра Москвы по вопросам экономической политики и имущественно-земельных отношений Владимир Ефимов.</text:p>
      <text:p text:style-name="First_20_paragraph">Потенциальными участниками национального проекта являются около пяти тысяч московских предприятий — примерно половина от общего количества крупных и средних компаний города. При этом число претендентов на адресную поддержку ограничено — к 2024 году ее сможет получить 561 компания, это около 10 процентов от всех потенциальных участников.</text:p>
      <text:p text:style-name="Text_20_body">Руководителем агентства назначили Наталью Шувалову. Ранее она возглавляла центр поддержки и развития экспорта «Моспром».</text:p>
      <text:p text:style-name="P2">«<text:span text:style-name="T1">Национальный проект “Производительность труда” в первую очередь направлен на рост производительности труда на предприятиях не менее чем на пять процентов ежегодно. Так, для достижения ключевых показателей мы поставили себе амбициозную цель — по итогам первого года оказать адресную поддержку в совершенствовании эффективности производственных процессов 109 компаниям города. На базе Агентства стратегического развития Москвы уже сформирован региональный центр компетенций, а также стартовал прием заявок на участие в проекте</text:span>», — уточнил Министр Правительства Москвы, руководитель Департамента экономической политики и развития города Кирилл Пуртов.</text:p>
      <text:p text:style-name="First_20_paragraph">Участниками нацпроекта могут стать зарегистрированные или работающие на территории Москвы предприятия с выручкой за предыдущий год не менее 400 миллионов рублей. Также они должны относиться к одной из приоритетных отраслей экономики, среди которых обрабатывающее производство, сельское хозяйство, транспорт, строительство и торговля. Доля иностранного участия в их уставном капитале не должна превышать 50 процентов.</text:p>
      <text:p text:style-name="Text_20_body">Подать заявку на участие в проекте можно на сайте <text:a xlink:type="simple" xlink:href="https://xn--b1aedfedwqbdfbnzkf0oe.xn--p1ai/" office:name=""><text:span text:style-name="Definition"><text:span text:style-name="T2">производительность.рф</text:span></text:span></text:a> с обязательным указанием региона «город Москва».</text:p>
      <text:p text:style-name="Text_20_body"><text:line-break/></text:p>
      <text:p text:style-name="Text_20_body"><text:span text:style-name="T3">Проект «Производительность труда и поддержка занятости» - 2018-2024 гг.</text:span></text:p>
      <text:p text:style-name="Text_20_body"><text:line-break/><text:span text:style-name="T3">Цели проекта</text:span></text:p>
      <text:p text:style-name="Text_20_body">- Распространение знаний в области повышения производительности труда</text:p>
      <text:p text:style-name="Text_20_body">- Стимулирование интереса к повышению производительности труда со стороны предприятий, региональных и федеральных органов власти</text:p>
      <text:p text:style-name="Text_20_body"><text:line-break/><text:span text:style-name="T3">Задачи проекта</text:span></text:p>
      <text:p text:style-name="Text_20_body"><text:line-break/></text:p>
      <text:p text:style-name="Text_20_body">- Сокращение нормативно-правовых и административных ограничений, препятствующих росту производительности труда</text:p>
      <text:p text:style-name="Text_20_body">- Стимулирование внедрения передовых управленческих, организационных и технологических решений для повышения производительности труда и модернизации основных фондов, в том числе посредством предоставления налоговых преференций</text:p>
      <text:p text:style-name="Text_20_body">- Формирование системы подготовки кадров, направленной на обучение основам повышения производительности труда, в том числе посредством использования цифровых технологий и платформенных решений</text:p>
      <text:p text:style-name="Text_20_body">- Формирование системы методической и организационной поддержки повышения производительности труда на предприятиях</text:p>
      <text:p text:style-name="Text_20_body"><text:line-break/></text:p>
      <text:p text:style-name="Text_20_body"><text:line-break/></text:p>
      <text:p text:style-name="Text_20_body"><text:span text:style-name="T3">Ответственные за реализацию проекта «Производительность труда и поддержка занятости»</text:span></text:p>
      <text:p text:style-name="Text_20_body"><text:line-break/>- Куратор национального проекта: А.Г. Силуанов, первый заместитель председателя Правительства Российской Федерации – министр финансов Российской Федерации<text:line-break/>- Руководитель национального проекта: М.С. Орешкин, министр экономического развития Российской Федерации<text:line-break/>- Администратор национального проекта: С.С. Галкин, заместитель министра экономического развития Российской Федерации</text:p>
      <text:p text:style-name="Text_20_body"><text:line-break/></text:p>
      <text:list text:style-name="L1">
</text:list>
      <text:p text:style-name="First_20_paragraph"><text:span text:style-name="T3">Показатели национального проекта «Производительность труда и поддержка занятости»</text:span></text:p>
      <text:p text:style-name="Text_20_body">Рост производительности труда на средних и крупных предприятиях базовых несырьевых отраслей экономики, процент к предыдущему году:</text:p>
      <text:list text:style-name="L2">
        <text:list-item>
          <text:p text:style-name="P4">2018 год - 101,4</text:p>
        </text:list-item>
        <text:list-item>
          <text:p text:style-name="P4">2019 год - 101,4</text:p>
        </text:list-item>
        <text:list-item>
          <text:p text:style-name="P4">2020 год - 102,0</text:p>
        </text:list-item>
        <text:list-item>
          <text:p text:style-name="P4">2021 год - 103,1</text:p>
        </text:list-item>
        <text:list-item>
          <text:p text:style-name="P4">2022 год - 103,6</text:p>
        </text:list-item>
        <text:list-item>
          <text:p text:style-name="P4">2023 год - 104,1</text:p>
        </text:list-item>
        <text:list-item>
          <text:p text:style-name="P4">2024 год - 105,0</text:p>
        </text:list-item>
      </text:list>
      <text:p text:style-name="First_20_paragraph"><text:line-break/></text:p>
      <text:list text:style-name="L3">
</text:list>
      <text:p text:style-name="First_20_paragraph"><text:line-break/></text:p>
      <text:p text:style-name="Text_20_body">Прирост производительности труда на средних и крупных предприятиях базовых несырьевых отраслей экономики по отношению к производительности труда в РФ, процентных пунктов:<text:line-break/></text:p>
      <text:list text:style-name="L4">
        <text:list-item>
          <text:p text:style-name="P6">2018 год - 0,0</text:p>
        </text:list-item>
        <text:list-item>
          <text:p text:style-name="P6">2019 год - 0,1</text:p>
        </text:list-item>
        <text:list-item>
          <text:p text:style-name="P6">2020 год - 0,2</text:p>
        </text:list-item>
        <text:list-item>
          <text:p text:style-name="P6">2021 год - 0,2</text:p>
        </text:list-item>
        <text:list-item>
          <text:p text:style-name="P6">2022 год - 0,4</text:p>
        </text:list-item>
        <text:list-item>
          <text:p text:style-name="P6">2023 год - 1,2</text:p>
        </text:list-item>
        <text:list-item>
          <text:p text:style-name="P6">2024 год - 1,8</text:p>
        </text:list-item>
      </text:list>
      <text:p text:style-name="First_20_paragraph"><text:line-break/></text:p>
      <text:list text:style-name="L5">
</text:list>
      <text:p text:style-name="First_20_paragraph"><text:line-break/></text:p>
      <text:p text:style-name="Text_20_body">Количество привлеченных к участию в реализации национального проекта субъектов Российской Федерации, ед. нарастающим итогом:<text:line-break/></text:p>
      <text:list text:style-name="L6">
        <text:list-item>
          <text:p text:style-name="P8">2018 год - 16</text:p>
        </text:list-item>
        <text:list-item>
          <text:p text:style-name="P8">2019 год - 29</text:p>
        </text:list-item>
        <text:list-item>
          <text:p text:style-name="P8">2020 год - 43</text:p>
        </text:list-item>
        <text:list-item>
          <text:p text:style-name="P8">2021 год - 57</text:p>
        </text:list-item>
        <text:list-item>
          <text:p text:style-name="P8">2022 год - 71</text:p>
        </text:list-item>
        <text:list-item>
          <text:p text:style-name="P8">2023 год - 85</text:p>
        </text:list-item>
        <text:list-item>
          <text:p text:style-name="P8">2024 год - 85</text:p>
        </text:list-item>
      </text:list>
      <text:p text:style-name="First_20_paragraph"><text:line-break/></text:p>
      <text:p text:style-name="Text_20_body"><text:line-break/></text:p>
      <text:list text:style-name="L7">
</text:list>
      <text:p text:style-name="First_20_paragraph">Количество средних и крупных предприятий базовых несырьевых отраслей экономики, вовлеченных в реализацию национального проекта, не менее ед. нарастающим итогом:</text:p>
      <text:list text:style-name="L8">
        <text:list-item>
          <text:p text:style-name="P10">2018 год - 100</text:p>
        </text:list-item>
        <text:list-item>
          <text:p text:style-name="P10">2019 год - 958</text:p>
        </text:list-item>
        <text:list-item>
          <text:p text:style-name="P10">2020 год - 2034</text:p>
        </text:list-item>
        <text:list-item>
          <text:p text:style-name="P10">2021 год - 3728</text:p>
        </text:list-item>
        <text:list-item>
          <text:p text:style-name="P10">2022 год - 5840</text:p>
        </text:list-item>
        <text:list-item>
          <text:p text:style-name="P10">2023 год - 8090</text:p>
        </text:list-item>
        <text:list-item>
          <text:p text:style-name="P10">2024 год - 10000</text:p>
        </text:list-item>
      </text:list>
      <text:p text:style-name="First_20_paragraph"><text:line-break/></text:p>
      <text:list text:style-name="L9">
</text:list>
      <text:p text:style-name="First_20_paragraph"><text:line-break/></text:p>
      <text:p text:style-name="Text_20_body">Доля предприятий от общего числа предприятий, вовлеченных в национальный проект, на которых прирост производительности труда соответствует целевым показателям, процент:<text:line-break/></text:p>
      <text:list text:style-name="L10">
        <text:list-item>
          <text:p text:style-name="P12">2018 год - 0</text:p>
        </text:list-item>
        <text:list-item>
          <text:p text:style-name="P12">2019 год - 60</text:p>
        </text:list-item>
        <text:list-item>
          <text:p text:style-name="P12">2020 год - 80</text:p>
        </text:list-item>
        <text:list-item>
          <text:p text:style-name="P12">2021 год - 90</text:p>
        </text:list-item>
        <text:list-item>
          <text:p text:style-name="P12">2022 год - 95</text:p>
        </text:list-item>
        <text:list-item>
          <text:p text:style-name="P12">2023 год - 95</text:p>
        </text:list-item>
        <text:list-item>
          <text:p text:style-name="P12">2024 год - 95</text:p>
        </text:list-item>
      </text:list>
      <text:p text:style-name="First_20_paragraph"><text:line-break/></text:p>
      <text:list text:style-name="L11">
</text:list>
      <text:p text:style-name="First_20_paragraph"><text:line-break/></text:p>
      <text:p text:style-name="Text_20_body">Количество средних и крупных предприятий базовых несырьевых отраслей экономики, воспользовавшихся мерами поддержки в рамках национального проекта, не менее ед. нарастающим итогом:<text:line-break/></text:p>
      <text:list text:style-name="L12">
        <text:list-item>
          <text:p text:style-name="P14">2018 год - 0</text:p>
        </text:list-item>
        <text:list-item>
          <text:p text:style-name="P14">2019 год - 60</text:p>
        </text:list-item>
        <text:list-item>
          <text:p text:style-name="P14">2020 год - 575</text:p>
        </text:list-item>
        <text:list-item>
          <text:p text:style-name="P14">2021 год - 1220</text:p>
        </text:list-item>
        <text:list-item>
          <text:p text:style-name="P14">2022 год - 2237</text:p>
        </text:list-item>
        <text:list-item>
          <text:p text:style-name="P14">2023 год - 3504</text:p>
        </text:list-item>
        <text:list-item>
          <text:p text:style-name="P14">2024 год - 4854</text:p>
        </text:list-item>
      </text:list>
      <text:p text:style-name="First_20_paragraph"><text:line-break/></text:p>
      <text:p text:style-name="Text_20_body"><text:span text:style-name="T3">Финансовое обеспечение</text:span><text:line-break/></text:p>
      <text:p text:style-name="Text_20_body">- федеральный проект «Системные меры по повышению производительности труда» - 5 545,0 млн. рублей</text:p>
      <text:p text:style-name="Text_20_body">- федеральный проект «Адресная поддержка повышения производительности труда на предприятиях» - 33 857,5 млн. рублей</text:p>
      <text:p text:style-name="Text_20_body">- федеральный проект «Поддержка занятости и повышение эффективности рынка труда для обеспечения роста производительности» - 12 724,7 млн. рублей</text:p>
      <text:p text:style-name="Text_20_body">Федеральные проекты национального проекта «Производительность труда и поддержка занятости»</text:p>
      <text:list text:style-name="L13">
        <text:list-item>
          <text:p text:style-name="P15"><text:a xlink:type="simple" xlink:href="https://storage.strategy24.ru/files/project/201904/07acf881f648fbe22f56bd296ba15075.pdf" office:name="Системные меры по повышению производительности труда"><text:span text:style-name="Definition"><text:span text:style-name="T2">Системные меры по повышению производительности труда</text:span></text:span></text:a>, сроки реализации: 01.10.2018 – 31.12.2024. Руководитель проекта С.С. Галкин</text:p>
        </text:list-item>
        <text:list-item>
          <text:p text:style-name="P15"><text:a xlink:type="simple" xlink:href="https://storage.strategy24.ru/files/project/201904/2fef94ff53ec50f1a3cb9033decaf794.pdf" office:name="Адресная поддержка повышения производительности труда на предприятиях"><text:span text:style-name="Definition"><text:span text:style-name="T2">Адресная поддержка повышения производительности труда на предприятиях</text:span></text:span></text:a>, сроки реализации: 01.10.2018 – 31.12.2024. Руководитель проекта Н.И. Соломон</text:p>
        </text:list-item>
        <text:list-item>
          <text:p text:style-name="P15"><text:a xlink:type="simple" xlink:href="https://storage.strategy24.ru/files/project/201904/90765aeff672b0aab934697d8dc63fa6.pdf" office:name="Поддержка занятости и повышение эфыективности рынка труда для обеспечения роста производительности"><text:span text:style-name="Definition"><text:span text:style-name="T2">Поддержка занятости и повышение эффективности рынка труда для обеспечения роста производительности</text:span></text:span></text:a>, сроки реализации: 01.10.2018 – 31.12.2024. Руководитель проекта А.В. Вовченко</text:p>
        </text:list-item>
      </text:list>
      <text:p text:style-name="First_20_paragraph"><text:line-break/></text:p>
      <text:p text:style-name="Text_20_body"><text:span text:style-name="T3">О проекте</text:span></text:p>
      <text:p text:style-name="Text_20_body">Нацпроект «Повышение производительности труда и поддержка занятости» является продолжением одноименного приоритетного проекта, который реализовывался с 2017 года. По состоянию на 1 июня 2018 года в приоритетный проект было вовлечено 100 средних и крупных несырьевых предприятий. Планируется, что нацпроект затронет уже 10 тыс. предприятий в 85 регионах РФ, а мерами поддержки в его рамках воспользуются 4 тыс. 854 предприятия.</text:p>
      <text:p text:style-name="Text_20_body">Нацпроект нацелен на стимулирование предприятий к повышению производительности труда, снятие лишних административно-регуляторных барьеров и развитие экспортного потенциала. Для выполнения этих задач будут проводиться обучение и стажировка управленческих кадров (всего планируется обучить почти 200 тыс. человек), а также создана система грантовой поддержки, модернизированы службы занятости. Главный целевой показатель нацпроекта - ежегодный рост производительности труда на средних и крупных предприятиях несырьевого сектора экономики. Его планируется довести c 1,4% в 2018 году до 5% в 2024 году.</text:p>
      <text:p text:style-name="Text_20_body"><text:span text:style-name="T3">Кто может стать участником проекта</text:span></text:p>
      <text:p text:style-name="Text_20_body">Участником проекта может стать любое производственное предприятие из любого региона Российской Федерации при условии соответствия критериям отбора</text:p>
      <text:p text:style-name="Text_20_body"><text:span text:style-name="T3">Основные критерии для участия в проекте</text:span></text:p>
      <text:list text:style-name="L14">
        <text:list-item>
          <text:p text:style-name="P16">Выручка предприятия от 400 млн рублей до 30 млрд рублей в год</text:p>
        </text:list-item>
        <text:list-item>
          <text:p text:style-name="P16">Наличие потенциала повышения производительности труда не менее 10%</text:p>
        </text:list-item>
        <text:list-item>
          <text:p text:style-name="P16">Отношение предприятия к одной из приоритетных отраслей, а именно: обрабатывающее производство, сельское хозяйство, транспорт, строительство</text:p>
        </text:list-item>
        <text:list-item>
          <text:p text:style-name="P16">Доля участия налоговых резидентов иностранных государств в уставном (складочном) капитале юридического лица не выше 25%<text:line-break/><text:line-break/></text:p>
        </text:list-item>
      </text:list>
      <text:p text:style-name="First_20_paragraph"><text:span text:style-name="T3">Дополнительные критерии для участия в проекте</text:span></text:p>
      <text:list text:style-name="L15">
        <text:list-item>
          <text:p text:style-name="P17">желание руководства участвовать в проекте и добиваться результатов</text:p>
        </text:list-item>
        <text:list-item>
          <text:p text:style-name="P17">опыт внедрения инструментов бережливого производства на предприятии</text:p>
        </text:list-item>
        <text:list-item>
          <text:p text:style-name="P17">наличие ресурсов (проектного офиса) для реализации проекта</text:p>
        </text:list-item>
        <text:list-item>
          <text:p text:style-name="P17">существенный разрыв между текущими показателями производительности труда, оборачиваемости запасов и отраслевыми бенчмарками</text:p>
        </text:list-item>
        <text:list-item>
          <text:p text:style-name="P17">возможность роста объема продаж за счет наращивания объемов производства</text:p>
        </text:list-item>
        <text:list-item>
          <text:p text:style-name="P17">согласование участия предприятия в проекте руководством региона и ФЦК</text:p>
        </text:list-item>
      </text:list>
      <text:p text:style-name="First_20_paragraph"><text:line-break/></text:p>
      <text:p text:style-name="Text_20_body"><text:line-break/></text:p>
      <text:p text:style-name="Text_20_body"><text:a xlink:type="simple" xlink:href="/фотки%20сао/pasport-proekta.pdf" office:name=""><text:span text:style-name="Definition"><text:span text:style-name="T2">Паспорт</text:span></text:span></text:a><text:span text:style-name="T2"> </text:span>национального проекта «Производительность труда и поддержка занятости»</text:p>
      <text:p text:style-name="Text_20_body"><text:line-break/></text:p>
      <text:p text:style-name="Text_20_body"><text:a xlink:type="simple" xlink:href="/фотки%20сао/materialy.pdf" office:name=""><text:span text:style-name="Definition"><text:span text:style-name="T2">Информационные материалы о национальном проекте «Производительность труда и поддержка занятости»</text:span></text:span></text:a></text:p>
      <text:p text:style-name="Text_20_body"><text:a xlink:type="simple" xlink:href="https://strategy24.ru/rf/communication/projects/natsional-nyy-proyekt-proizvoditel-nost-truda-i-podderzhka-zanyatosti" office:name=""><text:span text:style-name="Definition"><text:span text:style-name="T2">Национальные проекты РФ: Проект "Стратегия 24"</text:span></text:span></text:a></text:p>
      <text:p text:style-name="Text_20_body"><text:a xlink:type="simple" xlink:href="https://xn--80aapampemcchfmo7a3c9ehj.xn--p1ai/projects/proizvoditelnost-truda" office:name=""><text:span text:style-name="Definition"><text:span text:style-name="T2">Национальные проекты РФ: Производительность труда</text:span></text:span></text:a></text:p>
      <text:p text:style-name="Text_20_body"><text:line-break/></text:p>
      <text:p text:style-name="Text_20_body">Адрес страницы: <text:a xlink:type="simple" xlink:href="http://sao.mos.ru/presscenter/news/detail/12074498.html" office:name=""><text:span text:style-name="Definition">http://sao.mos.ru/presscenter/news/detail/12074498.html</text:span></text:a></text:p>
      <text:p text:style-name="Text_20_body"><text:a xlink:type="simple" xlink:href="http://sao.mos.ru" office:name=""><text:span text:style-name="Definition">Префектура Север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25T08:09:55Z</meta:creation-date>
    <dc:date>2024-03-25T08:09:55Z</dc:date>
  </office:meta>
</office:document-meta>
</file>