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бесплатный-фестиваль-финансовой-грамотности-пройдет-в-москве-23-сентября"/>Сергей Собянин: Бесплатный фестиваль финансовой грамотности пройдет в Москве 23 сентября<text:bookmark-end text:name="сергей-собянин-бесплатный-фестиваль-финансовой-грамотности-пройдет-в-москве-23-сентября"/></text:h>
      <text:p text:style-name="First_20_paragraph">18.09.2023</text:p>
      <text:p text:style-name="Text_20_body"><text:line-break/></text:p>
      <text:p text:style-name="Text_20_body">Фестиваль финансовой грамотности и предпринимательской культуры пройдет в столице 23 сентября. Об этом мэр Москвы Сергей Собянин сообщил в своем Telegram-канале.</text:p>
      <text:p text:style-name="Text_20_body"><text:line-break/></text:p>
      <text:p text:style-name="Text_20_body">«Организовали этот просветительский марафон для всех москвичей – взрослых и детей. Уверен, в быстроменяющемся мире каждый должен понимать важность повышения своего уровня финансовой грамотности и знать, как вести семейный бюджет, начать инвестировать, открыть собственное дело, избежать уловок мошенников или воспользоваться господдержкой при покупке жилья. Поэтому в программе фестиваля много лекций, мастер-классов, деловых игр, налоговых консультаций, а также квиз и кинолекторий», – написал он.</text:p>
      <text:p text:style-name="Text_20_body"><text:line-break/></text:p>
      <text:p text:style-name="Text_20_body">Столичный градоначальник также добавил, что запустятся одновременно больше 130 площадок с познавательными активностями фестиваля. Участие во всех мероприятиях бесплатное. Для тех, кто не сможет посетить их лично, организуют онлайн-трансляции.</text:p>
      <text:p text:style-name="Text_20_body"><text:line-break/></text:p>
      <text:p text:style-name="Text_20_body">Подробнее о фестивале можно узнать <text:a xlink:type="simple" xlink:href="https://finfest.moscow/" office:name=""><text:span text:style-name="Definition"><text:span text:style-name="T1">на сайте</text:span></text:span></text:a>.</text:p>
      <text:p text:style-name="Text_20_body"><text:line-break/></text:p>
      <text:p text:style-name="Text_20_body">Адрес страницы: <text:a xlink:type="simple" xlink:href="http://sao.mos.ru/presscenter/news/detail/11835891.html" office:name=""><text:span text:style-name="Definition">http://sao.mos.ru/presscenter/news/detail/11835891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8T13:33:52Z</meta:creation-date>
    <dc:date>2023-09-18T13:33:52Z</dc:date>
  </office:meta>
</office:document-meta>
</file>