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ом.рф-выставил-на-торги-здание-комбината-газеты-правда-в-сао"/>«Дом.РФ» выставил на торги здание комбината газеты «Правда» в САО<text:bookmark-end text:name="дом.рф-выставил-на-торги-здание-комбината-газеты-правда-в-сао"/></text:h>
      <text:p text:style-name="First_20_paragraph">28.07.2022</text:p>
      <text:p text:style-name="Text_20_body"><text:span text:style-name="T1">Фото: yandex.ru</text:span></text:p>
      <text:p text:style-name="Text_20_body"><text:line-break/></text:p>
      <text:p text:style-name="Text_20_body">АО «Дом.РФ» выставило на торги здание комбината газеты «Правда» на севере столицы, начальная цена составит 756 млн 608 тыс. руб. Об этом сообщается на сайте «Дом.РФ».</text:p>
      <text:p text:style-name="Text_20_body">«Восьмиэтажное кирпичное здание в стиле конструктивизма было построено для выпуска газеты «Правда» по проекту архитектора Пантелеймона Голосова в середине 30-х годов XX века и является объектом культурного наследия регионального значения. Лаконичное по архитектуре, построено на сочетании огромного и высокого прямоугольного блока восьмиэтажного редакционно-издательского корпуса и пониженного производственного. Это классический памятник архитектуры и одно из крупнейших промышленных зданий Европы. В советские времена в нем располагались редакции газет «Правда», «Комсомольская правда», «Советская Россия», «Сельская жизнь», - говорится в сообщении.</text:p>
      <text:p text:style-name="Text_20_body">Как уточняется, прием заявок завершится 19 сентября, торги планируется провести 23 сентября 2022 года. Отмечается также, что лот содержит 25 объектов. Общая площадь - 19,5 тыс. кв. м. Сумма задатка - 151 млн 321 тыс. 600 руб.</text:p>
      <text:p text:style-name="Text_20_body">Ранее СМИ сообщили о том, что «Дом.РФ» планирует выставить на продажу здание комбината газеты «Правда» в Москве.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sao.mos.ru/news/news/detail/10962917.html" office:name=""><text:span text:style-name="Definition">http://sao.mos.ru/news/news/detail/10962917.html</text:span></text:a></text:p>
      <text:p text:style-name="Text_20_body"><text:a xlink:type="simple" xlink:href="http://sao.mos.ru" office:name=""><text:span text:style-name="Definition">Префектура Север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0T10:15:05Z</meta:creation-date>
    <dc:date>2023-05-20T10:15:05Z</dc:date>
  </office:meta>
</office:document-meta>
</file>