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ановая-проверка-систем-оповещения-пройдет-в-столице-20-июля"/>Плановая проверка систем оповещения пройдет в столице 20 июля<text:bookmark-end text:name="плановая-проверка-систем-оповещения-пройдет-в-столице-20-июля"/></text:h>
      <text:p text:style-name="First_20_paragraph">18.07.2022</text:p>
      <text:p text:style-name="Text_20_body"><text:line-break/></text:p>
      <text:p text:style-name="Text_20_body">Звуковые сигналы продлятся <text:span text:style-name="T1">не более одной минуты</text:span>.</text:p>
      <text:p text:style-name="Text_20_body">В Москве <text:span text:style-name="T1">20 июля</text:span> пройдет ежегодная плановая проверка готовности систем оповещения населения. Последний раз она проводилась в столице наряду с другими регионами страны в октябре прошлого года в рамках Всероссийской штабной тренировки по гражданской обороне.</text:p>
      <text:p text:style-name="Text_20_body"><text:span text:style-name="T1">С 10:40 до 12:00</text:span> последовательно во всех районах города прозвучат сигналы сирен оповещения и заработают громкоговорители с информационным сообщением <text:span text:style-name="T1">«Внимание всем!»</text:span>. Звуковые сигналы продлятся не более одной минуты.</text:p>
      <text:p text:style-name="Text_20_body">Кроме того, информация поступит в эфир теле- и радиоканалов. На экранах появится заставка с сообщением «Внимание всем! Проводится проверка готовности системы оповещения населения!». Его озвучит диктор.</text:p>
      <text:p text:style-name="Text_20_body">Тренировка необходима для отработки своевременного информирования жителей и действий экстренных и оперативных служб в случае возникновения чрезвычайных ситуаций, в том числе природного и техногенного характера.</text:p>
      <text:p text:style-name="Text_20_body">В столице работает региональная система оповещения населения. В случае возникновения чрезвычайной ситуации для информирования горожан могут быть задействованы радиоточки, теле- и радиоканалы, инфраструктура операторов связи, терминальные комплексы Общероссийской комплексной системы информирования и оповещения населения в местах массового пребывания людей, табло отображения информации Центра организации дорожного движения Правительства Москвы, а также 45 мультимедийных экранов ГБУ «Гормост».</text:p>
      <text:p text:style-name="Text_20_body">Управление региональной системой оповещения населения города осуществляет Департамент по делам гражданской обороны, чрезвычайным ситуациям и пожарной безопасности города Москвы. В нем организовано круглосуточное дежурство оперативного персонала Пожарно-спасательного центра столицы, оперативного персонала системы 112 и оперативного дежурного правительства Москвы.</text:p>
      <text:p text:style-name="Text_20_body"><text:line-break/></text:p>
      <text:p text:style-name="Text_20_body"><text:line-break/></text:p>
      <text:p text:style-name="Text_20_body">Адрес страницы: <text:a xlink:type="simple" xlink:href="http://sao.mos.ru/news/news/detail/10939167.html" office:name=""><text:span text:style-name="Definition">http://sao.mos.ru/news/news/detail/10939167.html</text:span></text:a></text:p>
      <text:p text:style-name="Text_20_body"><text:a xlink:type="simple" xlink:href="http://sao.mos.ru" office:name=""><text:span text:style-name="Definition">Префектура Север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2T08:51:20Z</meta:creation-date>
    <dc:date>2023-05-22T08:51:20Z</dc:date>
  </office:meta>
</office:document-meta>
</file>